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Paetsstraat 32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Paetsstraat 32B, 3039XR, vervangen houten kozijnen door kunststof kozijnen met dubbel glas (nrs. 30A-C en 32A-C) (aanvraagdatum 03-04-2023, dossiernummer OMV.23.04.00020).</text:p>
            <text:p text:style-name="common-al">Informatie aangevraagde vergunningen.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161866</text:span><text:line-break/><text:date style:data-style-name="dag" text:fixed="true" text:date-value="2023-04-13"/><text:line-break/><text:date style:data-style-name="jaar" text:fixed="true" text:date-value="2023-04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1866</text:span><text:date style:data-style-name="nicedate" text:fixed="true" text:date-value="2023-04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1866</text:span><text:date style:data-style-name="nicedate" text:fixed="true" text:date-value="2023-04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Paetsstraat 32B</meta:user-defined>
    <meta:user-defined meta:name="DCTERMS.W3CDTF/DCTERMS.available">2023-04-13</meta:user-defined>
    <meta:user-defined meta:name="DCTERMS.W3CDTF/OVERHEIDop.jaargang">2023</meta:user-defined>
    <meta:user-defined meta:name="OVERHEIDop.publicationIssue">161866</meta:user-defined>
    <meta:user-defined meta:name="OVERHEIDop.GmbID/DC.identifier">gmb-2023-161866</meta:user-defined>
    <meta:user-defined meta:name="OVERHEIDop.versieInformatie"/>
  </office:meta>
</office:document-meta>
</file>