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appartementengebouw (102 woningen) met 2 lagen parkeren (Porto) - Marinaweg 100 t/m 302 (even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2558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6 december 2022</text:p>
            <text:p text:style-name="common-al">
            <text:span text:style-name="nadrukvet">Omschrijving:</text:span> het bouwen van appartementengebouw (102 woningen) met 2 lagen parkeren (Porto)</text:p>
            <text:p text:style-name="last-al">
            <text:span text:style-name="nadrukvet">Locatie:</text:span> Marinaweg 100 t/m 302 (even),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61857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857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857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25581</meta:user-defined>
    <meta:user-defined meta:name="DCTERMS.abstract">Gemeente Almere - verlenging beslistermijn aanvraag omgevingsvergunning - het bouwen van appartementengebouw (102 woningen) met 2 lagen parkeren (Porto) - Marinaweg 100 t/m 302 (even),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appartementengebouw (102 woningen) met 2 lagen parkeren (Porto) - Marinaweg 100 t/m 302 (even),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1857</meta:user-defined>
    <meta:user-defined meta:name="OVERHEIDop.GmbID/DC.identifier">gmb-2023-161857</meta:user-defined>
    <meta:user-defined meta:name="OVERHEIDop.versieInformatie"/>
  </office:meta>
</office:document-meta>
</file>