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, HUSSEKAMP 22 JUBBEG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op het perceel Hussekamp 22 te Jubbega  (06-04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1824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824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824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WONING, HUSSEKAMP 22 JUBBEGA.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1824</meta:user-defined>
    <meta:user-defined meta:name="OVERHEIDop.GmbID/DC.identifier">gmb-2023-161824</meta:user-defined>
    <meta:user-defined meta:name="OVERHEIDop.versieInformatie"/>
  </office:meta>
</office:document-meta>
</file>