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Valeriusterras 5A 1075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aleriusterras 5A 1075BK Amsterdam</text:p>
            <text:p text:style-name="common-al">Omschrijving: kappen van vier bomen staande in de achtertuin</text:p>
            <text:p text:style-name="common-al">Datum ontvangst: 31-03-2023</text:p>
            <text:p text:style-name="common-al">Zaaknummer: Z2023-Z001971</text:p>
            <text:p text:style-name="common-al">OLO nummer: 770376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1134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13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13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001971</meta:user-defined>
    <meta:user-defined meta:name="DCTERMS.abstract">Het kappen van vier bomen in de achtertuin</meta:user-defined>
    <dc:language>nl</dc:language>
    <meta:user-defined meta:name="OVERHEIDop.locatietype/OVERHEIDop.gebiedsmarkering">Punt</meta:user-defined>
    <meta:user-defined meta:name="DC.title">Aanvraag omgevingsvergunning vellen van een houtopstand (kap) Valeriusterras 5A 1075BK Amsterdam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134</meta:user-defined>
    <meta:user-defined meta:name="OVERHEIDop.GmbID/DC.identifier">gmb-2023-161134</meta:user-defined>
    <meta:user-defined meta:name="OVERHEIDop.versieInformatie"/>
  </office:meta>
</office:document-meta>
</file>