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Aengwirderweg 240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14 april 2023, gedurende 6 weken, voor iedereen ter inzage ligt het ontwerp wijzigingsplan Aengwirderweg 240 Tjalleberd, met bijbehorende stukken.</text:p>
            <text:p text:style-name="common-al">
            <text:span text:style-name="nadrukvet">Ontwerp wijzigingsplan</text:span>
          </text:p>
            <text:p text:style-name="common-al">Het ontwerp wijzigingsplan maakt de wijziging van de bestemming Horeca naar een woonbestemming mogelijk.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 wijzigingsplan en de bijbehorende stukken op te roepen via het invullen van de locatie, de naam of het planid-nummer (NL.IMRO.0074.Aengw240Tjalb-OW01) van het ontwerp wijzigingsplan.</text:p>
            <text:p text:style-name="common-al">Het ontwerp wijzig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 wijzigingsplan. </text:p>
            <text:p text:style-name="common-al">
            <text:span text:style-name="nadrukcur">Schriftelijk</text:span>
          </text:p>
            <text:p text:style-name="common-al">Schriftelijke zienswijzen moeten worden gericht aan het college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Froukje Kroondijk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1101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101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101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3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Aengw240Tjalb-OW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wijzigingsplan Aengwirderweg 240 Tjalleberd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1101</meta:user-defined>
    <meta:user-defined meta:name="OVERHEIDop.GmbID/DC.identifier">gmb-2023-161101</meta:user-defined>
    <meta:user-defined meta:name="OVERHEIDop.versieInformatie"/>
  </office:meta>
</office:document-meta>
</file>