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Hoofdweg 121A 1058BB Amsterdam, Hoofdweg 119A 1058BB Amsterdam, Hoofdweg 117A 1058BB Amsterdam, Hoofdweg 95A 1058BA Amsterdam, Hoofdweg 103A 1058BA Amsterdam, Hoofdweg 101A 1058BA Amsterdam, Hoofdweg 99A 1058BA Amsterdam, Hoofdweg 97A 1058BA Amsterdam, Hoofdweg 105A 1058BA Amsterdam, Hoofdweg 115B 1058BB Amsterdam, Postjeskade 71B 1058DH Amsterdam, Postjeskade 69 Amsterdam, Postjeskade 65A 1058DH Amsterdam, Postjeskade 63A 1058DH Amsterdam</text:p>
      <text:section text:name="zakelijke-mededeling_id1-3-2" text:style-name="zakelijke-mededeling">
        <text:section text:name="zakelijke-mededeling-tekst_id1-3-2-1" text:style-name="zakelijke-mededeling-tekst">
          <text:section text:name="tekst_id1-3-2-1-1" text:style-name="tekst">
            <text:p text:style-name="common-al">Adres: Hoofdweg 121A 1058BB Amsterdam, Hoofdweg 119A 1058BB Amsterdam, Hoofdweg 117A 1058BB Amsterdam, Hoofdweg 95A 1058BA Amsterdam, Hoofdweg 103A 1058BA Amsterdam, Hoofdweg 101A 1058BA Amsterdam, Hoofdweg 99A 1058BA Amsterdam, Hoofdweg 97A 1058BA Amsterdam, Hoofdweg 105A 1058BA Amsterdam, Hoofdweg 115B 1058BB Amsterdam, Postjeskade 71B 1058DH Amsterdam, Postjeskade 69 Amsterdam, Postjeskade 65A 1058DH Amsterdam, Postjeskade 63A 1058DH Amsterdam</text:p>
            <text:p text:style-name="common-al">Omschrijving: versterken van de begane grondvloer met behoud van de woonfunctie</text:p>
            <text:p text:style-name="common-al">Besluit: verleend</text:p>
            <text:p text:style-name="common-al">Verzonden naar aanvrager op: 08-04-2023</text:p>
            <text:p text:style-name="common-al">Zaaknummer: Z2023-W000633</text:p>
            <text:p text:style-name="common-al">OLO nummer: 7601087</text:p>
            <text:p text:style-name="common-al">Het besluit en bijbehorende stukken kunt u per e-mail ontvangen. Stuur een verzoek naar <text:a xlink:href="mailto:procesuitvoering.sdw@amsterdam.nl?Subject=Dossiernummer Z2023-W000633" xlink:type="simple">procesuitvoering.sdw@amsterdam.nl</text:a> en vermeld daarin straatnaam, huisnummer en Zaak- en OLO nummer.</text:p>
            <text:p text:style-name="common-al">
            <text:span text:style-name="nadrukvet">Bezwaar maken tegen dit besluit</text:span>
          </text:p>
            <text:p text:style-name="common-al">Bent u het niet eens met dit besluit? Belanghebbenden kunnen bezwaar maken. Dit moet binnen 6 weken vanaf de eerstvolgende dag nadat het besluit verzonden is naar de aanvrager.</text:p>
            <text:p text:style-name="common-al"> U kunt met uw DigiD of E-herkenning digitaal bezwaar maken via: <text:a xlink:href="https://www.amsterdam.nl/bezwaar/jb" xlink:type="simple">www.amsterdam.nl/bezwaar/jb</text:a></text:p>
            <text:p text:style-name="common-al">U kunt uw bezwaarschrift ook per post sturen naar:</text:p>
            <text:p text:style-name="common-al">
            <text:span text:style-name="nadrukvet">Gemeente Amsterdam</text:span>
          </text:p>
            <text:p text:style-name="common-al">
            <text:span text:style-name="nadrukvet">T.a.v. Juridisch Bureau</text:span>
          </text:p>
            <text:p text:style-name="common-al">
            <text:span text:style-name="nadrukvet">Postbus 483</text:span>
          </text:p>
            <text:p text:style-name="common-al">
            <text:span text:style-name="nadrukvet">1000 AL Amsterdam</text:span>
          </text:p>
            <text:p text:style-name="common-al"> 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
            <text:span text:style-name="nadrukvet">Voorlopige voorziening</text:span>
          </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
            <text:span text:style-name="nadrukvet">Voorzieningenrechter van de rechtbank Amsterdam</text:span>
          </text:p>
            <text:p text:style-name="common-al">
            <text:span text:style-name="nadrukvet">Afdeling publiekrecht, team bestuursrecht algemeen</text:span>
          </text:p>
            <text:p text:style-name="common-al">
            <text:span text:style-name="nadrukvet">Postbus 75850</text:span>
          </text:p>
            <text:p text:style-name="common-al">
            <text:span text:style-name="nadrukvet">1070 AW AMSTERDAM</text:span>
          </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60866</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866</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866</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W000633</meta:user-defined>
    <meta:user-defined meta:name="DCTERMS.abstract">versterken van de begane grondvloer met behoud van de woonfuncti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Hoofdweg 121A 1058BB Amsterdam, Hoofdweg 119A 1058BB Amsterdam, Hoofdweg 117A 1058BB Amsterdam, Hoofdweg 95A 1058BA Amsterdam, Hoofdweg 103A 1058BA Amsterdam, Hoofdweg 101A 1058BA Amsterdam, Hoofdweg 99A 1058BA Amsterdam, Hoofdweg 97A 1058BA Amsterdam, Hoofdweg 105A 1058BA Amsterdam, Hoofdweg 115B 1058BB Amsterdam, Postjeskade 71B 1058DH Amsterdam, Postjeskade 69 Amsterdam, Postjeskade 65A 1058DH Amsterdam, Postjeskade 63A 1058DH Amsterdam</meta:user-defined>
    <meta:user-defined meta:name="DCTERMS.W3CDTF/DCTERMS.available">2023-04-13</meta:user-defined>
    <meta:user-defined meta:name="DCTERMS.W3CDTF/OVERHEIDop.jaargang">2023</meta:user-defined>
    <meta:user-defined meta:name="OVERHEIDop.publicationIssue">160866</meta:user-defined>
    <meta:user-defined meta:name="OVERHEIDop.GmbID/DC.identifier">gmb-2023-160866</meta:user-defined>
    <meta:user-defined meta:name="OVERHEIDop.versieInformatie"/>
  </office:meta>
</office:document-meta>
</file>