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een archeologische begeleiding t.b.v. aanleggen van gasleidingen ter plaatse van de Ganzevoortsingel, Stationsstraat, Zuiderkuipen en Museum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r plaatse van de Ganzevoortsingel, Stationsstraat, Zuiderkuipen en Museumstraat te Groningen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archeologische begeleiding t.b.v. aanleggen gasleidingen (verzenddatum 07-04-2023, dossiernummer 202371550)</text:p>
                  </table:table-cell>
                </table:table-row>
              </table:table>
              <text:p text:style-name="table_bottom"/>
            </text:section>
            <text:p text:style-name="common-al"> 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3 april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60831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831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831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1550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een archeologische begeleiding t.b.v. aanleggen van gasleidingen ter plaatse van de Ganzevoortsingel, Stationsstraat, Zuiderkuipen en Museumstraat te Groningen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0831</meta:user-defined>
    <meta:user-defined meta:name="OVERHEIDop.GmbID/DC.identifier">gmb-2023-160831</meta:user-defined>
    <meta:user-defined meta:name="OVERHEIDop.versieInformatie"/>
  </office:meta>
</office:document-meta>
</file>