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 en het bouwen van een dakterras op de aanbouw aan de achterzijde, Volkerakstraat 13 te Utrecht,  HZ_WABO-23-05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kerakstraat 13 te Utrecht</text:p>
            <text:p text:style-name="common-al">HZ_WABO-23-05605</text:p>
            <text:p text:style-name="common-al">Toelichting: het bouwen van een dakkapel op het voordakvlak en het bouwen van een dakterras op de aanbouw aan de achterzijd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0808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808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808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 en het bouwen van een dakterras op de aanbouw aan de achterzijde, Volkerakstraat 13 te Utrecht,  HZ_WABO-23-05605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0808</meta:user-defined>
    <meta:user-defined meta:name="OVERHEIDop.GmbID/DC.identifier">gmb-2023-160808</meta:user-defined>
    <meta:user-defined meta:name="OVERHEIDop.versieInformatie"/>
  </office:meta>
</office:document-meta>
</file>