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de woning, Doyennéperenlaan 84 te Vleuten,  HZ_WABO-23-048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yennéperenlaan 84 te Vleuten</text:p>
            <text:p text:style-name="common-al">HZ_WABO-23-04878</text:p>
            <text:p text:style-name="common-al">Toelichting: het bouwen van een dakkapel aan de voor- en achterkant van de woning</text:p>
            <text:p text:style-name="common-al">Datum besluit: 7 april 2023</text:p>
            <text:p text:style-name="common-al">Startdatum bezwaartermijn: 1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0691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691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691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- en achterkant van de woning, Doyennéperenlaan 84 te Vleuten,  HZ_WABO-23-04878</meta:user-defined>
    <meta:user-defined meta:name="DCTERMS.W3CDTF/DCTERMS.available">2023-04-13</meta:user-defined>
    <meta:user-defined meta:name="DCTERMS.W3CDTF/OVERHEIDop.jaargang">2023</meta:user-defined>
    <meta:user-defined meta:name="OVERHEIDop.externeBijlage">ALG - Publiceerbaar-A|exb-2023-18599</meta:user-defined>
    <meta:user-defined meta:name="OVERHEIDop.externeBijlage">Besluit omgevingsvergunning publiceerbaar|exb-2023-18600</meta:user-defined>
    <meta:user-defined meta:name="OVERHEIDop.publicationIssue">160691</meta:user-defined>
    <meta:user-defined meta:name="OVERHEIDop.GmbID/DC.identifier">gmb-2023-160691</meta:user-defined>
    <meta:user-defined meta:name="OVERHEIDop.versieInformatie"/>
  </office:meta>
</office:document-meta>
</file>