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04-06  Rijnlaan, Zuidwest, Parkeerschijf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062386</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de parkeerdruk in de Rivierenwijk, ook op de Rijnlaan hoog is;</text:p>
            <text:p text:style-name="common-al"/>
            <text:p text:style-name="common-al">
            <text:span text:style-name="nadrukvet">dat</text:span>
          </text:p>
            <text:p text:style-name="common-al">per 1 mei 2023 betaald parkeren ingevoerd wordt in de direct aangrenzende buurten van de Merwedekanaalzone;</text:p>
            <text:p text:style-name="common-al"/>
            <text:p text:style-name="common-al">
            <text:span text:style-name="nadrukvet">dat</text:span>
          </text:p>
            <text:p text:style-name="common-al">met het invoeren van betaald parkeren op de Rijnlaan voorkomen wordt dat (toekomstige) bewoners van de Merwedekanaalzone uitwijken naar aangrenzende buurten om te parkeren;</text:p>
            <text:p text:style-name="common-al">
            <text:span text:style-name="nadrukvet">dat</text:span>
          </text:p>
            <text:p text:style-name="common-al">vanwege het feit dat een parkeerschijfzone en betaald parkeren niet gelijktijdig van kracht kunnen zijn, het noodzakelijk is om de huidige parkeerschijfzone op te heffen;    </text:p>
            <text:p text:style-name="common-al"/>
            <text:p text:style-name="common-al">
            <text:span text:style-name="nadrukvet">dat</text:span>
          </text:p>
            <text:p text:style-name="common-al">deze verkeersmaatregel overlegd is met een vertegenwoordiging van de ondernemers op de Rijnlaan;</text:p>
            <text:p text:style-name="common-al"/>
            <text:p text:style-name="common-al">
            <text:span text:style-name="nadrukvet">dat</text:span>
          </text:p>
            <text:p text:style-name="common-al">na invoering van betaald parkeren er nog voldoende ruimte is voor kortparkeerders die de winkels aan de Rijnlaan bezoeken. Na een half jaar wordt deze maatregel samen met de ondernemers geëvalueerd en indien nodig wordt onderzocht of er aanvullende maatregelen nodig zijn;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text:span><text:span text:style-name="nadrukvet">4</text:span><text:span text:style-name="nadrukvet"> april</text:span><text:span text:style-name="nadrukvet">20</text:span><text:span text:style-name="nadrukvet">2</text:span><text:span text:style-name="nadrukvet">3</text:span><text:span text:style-name="nadrukvet"/> voor onderstaande locatie de aangegeven verkeersmaatregelen in te trekken c.q. vast te stellen:</text:p>
            <text:p text:style-name="common-al"/>
            <text:p text:style-name="common-al">
            <text:span text:style-name="nadrukvet">Zuid</text:span>
            <text:span text:style-name="nadrukvet">west</text:span>
          </text:p>
            <text:p text:style-name="common-al"/>
            <text:p text:style-name="common-al">
            <text:span text:style-name="nadrukvet">Rijnlaan</text:span> (ter hoogte van huisnummers 14, 22, 28, 36 en 42; wegvak: tussen de Grevelingenstraat en Dollardstraat)</text:p>
            <text:p text:style-name="common-al">Intrekken: Parkeerschijfzone (E10) met OB502 en het onderbord ma. t/m vrij. 08.00-18.00 uur </text:p>
            <text:p text:style-name="common-al"/>
            <text:p text:style-name="common-al"/>
            <text:p text:style-name="common-al"/>
            <text:p text:style-name="common-al">Utrecht, 6 april 2023</text:p>
            <text:p text:style-name="common-al"/>
            <text:p text:style-name="common-al">Burgemeester en wethouders van Utrecht,</text:p>
            <text:p text:style-name="common-al">namens dezen:</text:p>
            <text:p text:style-name="common-al"/>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text:span>
            <text:span text:style-name="nadrukcur">de beslissingsbevoegde akkoord</text:span>
            <text:span text:style-name="nadrukcur"> is met de inhoud van dit document en de </text:span>
            <text:span text:style-name="nadrukcur">bekendmak</text:span>
            <text:span text:style-name="nadrukcur">ing daarvan.</text:span>
          </text:p>
            <text:p text:style-name="common-al"/>
            <text:p text:style-name="common-al">Gepubliceerd op  <text:span text:style-name="nadrukvet">1</text:span><text:span text:style-name="nadrukvet">3</text:span><text:span text:style-name="nadrukvet"> april</text:span><text:span text:style-name="nadrukvet">20</text:span><text:span text:style-name="nadrukvet">2</text:span><text:span text:style-name="nadrukvet">3</text:span><text:span text:style-name="nadrukvet"/><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0054</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054</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054</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10 met OB502 en met venstertijden - Rijnlaan (ter hoogte van huisnummers 14, 22, 28, 36 en 42)</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1062386</meta:user-defined>
    <meta:user-defined meta:name="OVERHEIDop.verkeersbordcode">E10</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2023-04-06  Rijnlaan, Zuidwest, Parkeerschijfzone, Verkeersmaatregelen Gemeente Utrecht</meta:user-defined>
    <meta:user-defined meta:name="DCTERMS.W3CDTF/DCTERMS.available">2023-04-13</meta:user-defined>
    <meta:user-defined meta:name="OVERHEIDop.externeBijlage">Bebordingsplan blauwe zone Rijnlaan|exb-2023-18570</meta:user-defined>
    <meta:user-defined meta:name="DCTERMS.W3CDTF/OVERHEIDop.jaargang">2023</meta:user-defined>
    <meta:user-defined meta:name="OVERHEIDop.publicationIssue">160054</meta:user-defined>
    <meta:user-defined meta:name="OVERHEIDop.GmbID/DC.identifier">gmb-2023-160054</meta:user-defined>
    <meta:user-defined meta:name="OVERHEIDop.versieInformatie"/>
  </office:meta>
</office:document-meta>
</file>