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Leechlân 12a Grou, (11055917) bouwen van een carport/schuur, verzenddatum 30-03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59824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9824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9824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Leechlân 12a Grou, (11055917) bouwen van een carport/schuur, verzenddatum 30-03-2023.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9824</meta:user-defined>
    <meta:user-defined meta:name="OVERHEIDop.GmbID/DC.identifier">gmb-2023-159824</meta:user-defined>
    <meta:user-defined meta:name="OVERHEIDop.versieInformatie"/>
  </office:meta>
</office:document-meta>
</file>