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op 17 april 2023</text:p>
      <text:section text:name="regeling_id1-3-2" text:style-name="regeling">
        <text:section text:name="aanhef_id1-3-2-1" text:style-name="aanhef">
          <text:section text:name="preambule_id1-3-2-1-1" text:style-name="preambule">
            <text:p text:style-name="al"/>
            <text:p text:style-name="al">Om 20.20 uur is er een openbare hoorzitting over het bezwaarschrift inzake de weigering van de aanvraag om een omgevingsvergunning voor het gedeeltelijk veranderen van een tuincentrum in een sportwinkel van het pand op de locatie Domela Nieuwenhuisweg 1 te Heerenveen.</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label"/> </text:p>
            <text:p text:style-name="al">U kunt als toehoorder bij deze hoorzitting aanwezig zijn door u te melden via bezwaar@heerenveen.nl. Het tijdstip en de datum van deze hoorzitting zijn onder voorbehou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9311</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311</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311</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openbare hoorzitting Commissie bezwaarschriften gemeente Heerenveen</meta:user-defined>
    <dc:language>nl</dc:language>
    <meta:user-defined meta:name="OVERHEIDop.locatietype/OVERHEIDop.gebiedsmarkering">Gemeente</meta:user-defined>
    <meta:user-defined meta:name="DC.title">Openbare hoorzitting Commissie bezwaarschriften gemeente Heerenveen op 17 april 2023</meta:user-defined>
    <meta:user-defined meta:name="DCTERMS.W3CDTF/DCTERMS.available">2023-04-12</meta:user-defined>
    <meta:user-defined meta:name="DCTERMS.W3CDTF/OVERHEIDop.jaargang">2023</meta:user-defined>
    <meta:user-defined meta:name="OVERHEIDop.publicationIssue">159311</meta:user-defined>
    <meta:user-defined meta:name="OVERHEIDop.GmbID/DC.identifier">gmb-2023-159311</meta:user-defined>
    <meta:user-defined meta:name="OVERHEIDop.versieInformatie"/>
  </office:meta>
</office:document-meta>
</file>