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de derde bouwlaag en het bouwen van een dakterras, Pelikaanstraat 47 BS te Utrecht,  HZ_WABO-23-045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likaanstraat 47 BS te Utrecht</text:p>
            <text:p text:style-name="common-al">HZ_WABO-23-04577</text:p>
            <text:p text:style-name="common-al">Toelichting: het vergroten van de derde bouwlaag en het bouwen van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000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900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900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vergroten van de derde bouwlaag en het bouwen van een dakterras, Pelikaanstraat 47 BS te Utrecht,  HZ_WABO-23-04577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9000</meta:user-defined>
    <meta:user-defined meta:name="OVERHEIDop.GmbID/DC.identifier">gmb-2023-159000</meta:user-defined>
    <meta:user-defined meta:name="OVERHEIDop.versieInformatie"/>
  </office:meta>
</office:document-meta>
</file>