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opslaghal aan Nijverheidstraat 4 en 6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2 april 2023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Nijverheidstraat 4 en 6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158968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968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968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0954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bouwen van een opslaghal aan Nijverheidstraat 4 en 6 te Losser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8968</meta:user-defined>
    <meta:user-defined meta:name="OVERHEIDop.GmbID/DC.identifier">gmb-2023-158968</meta:user-defined>
    <meta:user-defined meta:name="OVERHEIDop.versieInformatie"/>
  </office:meta>
</office:document-meta>
</file>