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vrijstaand bijgebouw op het perceel Duifpolder 35, 3825 JC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vrijstaand bijgebouw op het perceel Duifpolder 35, 3825 JC Amersfoort</text:span>
          </text:p>
            <text:p text:style-name="common-al">De Gemeente Amersfoort heeft op 04-04-2023 een aanvraag voor een omgevingsvergunning ontvangen voor het bouwen van een vrijstaand bijgebouw op het perceel Duifpolder 35, 3825 JC Amersfoort, met kenmerk CLZ-00002519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30-05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158814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814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8814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2519</meta:user-defined>
    <dc:language>nl</dc:language>
    <meta:user-defined meta:name="OVERHEIDop.locatietype/OVERHEIDop.gebiedsmarkering">Punt</meta:user-defined>
    <meta:user-defined meta:name="DC.title">Ontvangen aanvraag omgevingsvergunning voor het bouwen van een vrijstaand bijgebouw op het perceel Duifpolder 35, 3825 JC Amersfoort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8814</meta:user-defined>
    <meta:user-defined meta:name="OVERHEIDop.GmbID/DC.identifier">gmb-2023-158814</meta:user-defined>
    <meta:user-defined meta:name="OVERHEIDop.versieInformatie"/>
  </office:meta>
</office:document-meta>
</file>