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semerstraat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 stremmen - Bessemerstraat 7 t/m 15 - 24 -5 - 2023, Locatie: Bessemerstraat 7</text:p>
            <text:p text:style-name="common-al">Looptijd :24-05-2023 t/m 24-05-2023</text:p>
            <text:p text:style-name="common-al">Verzonden naar aanvrager op: 06-04-2023</text:p>
            <text:p text:style-name="common-al">Kenmerk gemeente: Z/23/21502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1502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8559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559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559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0230</meta:user-defined>
    <meta:user-defined meta:name="DCTERMS.abstract">TVM stremmen - Bessemerstraat 7 t/m 15 - 24 -5 - 2023, Bessemerstraat 7</meta:user-defined>
    <dc:language>nl</dc:language>
    <meta:user-defined meta:name="OVERHEIDop.locatietype/OVERHEIDop.gebiedsmarkering">Punt</meta:user-defined>
    <meta:user-defined meta:name="DC.title">Besluit apv vergunning Verleend - Bessemerstraat 7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8559</meta:user-defined>
    <meta:user-defined meta:name="OVERHEIDop.GmbID/DC.identifier">gmb-2023-158559</meta:user-defined>
    <meta:user-defined meta:name="OVERHEIDop.versieInformatie"/>
  </office:meta>
</office:document-meta>
</file>