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Johannes de Bekahof 1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Objecten / Johannes de Bekahof 13 / 14-04-2023, Locatie: Johannes de Bekahof 13</text:p>
            <text:p text:style-name="common-al">Looptijd :14-04-2023 t/m 14-04-2023</text:p>
            <text:p text:style-name="common-al">Verzonden naar aanvrager op: 06-04-2023</text:p>
            <text:p text:style-name="common-al">Kenmerk gemeente: Z/23/215100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3/2151008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58464</text:span><text:line-break/><text:date style:data-style-name="dag" text:fixed="true" text:date-value="2023-04-12"/><text:line-break/><text:date style:data-style-name="jaar" text:fixed="true" text:date-value="2023-04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58464</text:span><text:date style:data-style-name="nicedate" text:fixed="true" text:date-value="2023-04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58464</text:span><text:date style:data-style-name="nicedate" text:fixed="true" text:date-value="2023-04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43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3/2151008</meta:user-defined>
    <meta:user-defined meta:name="DCTERMS.abstract">Objecten / Johannes de Bekahof 13 / 14-04-2023, Johannes de Bekahof 13</meta:user-defined>
    <dc:language>nl</dc:language>
    <meta:user-defined meta:name="OVERHEIDop.locatietype/OVERHEIDop.gebiedsmarkering">Punt</meta:user-defined>
    <meta:user-defined meta:name="DC.title">Besluit apv vergunning Verleend - Johannes de Bekahof 13</meta:user-defined>
    <meta:user-defined meta:name="DCTERMS.W3CDTF/DCTERMS.available">2023-04-12</meta:user-defined>
    <meta:user-defined meta:name="DCTERMS.W3CDTF/OVERHEIDop.jaargang">2023</meta:user-defined>
    <meta:user-defined meta:name="OVERHEIDop.publicationIssue">158464</meta:user-defined>
    <meta:user-defined meta:name="OVERHEIDop.GmbID/DC.identifier">gmb-2023-158464</meta:user-defined>
    <meta:user-defined meta:name="OVERHEIDop.versieInformatie"/>
  </office:meta>
</office:document-meta>
</file>