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0914.</text:p>
            <text:p text:style-name="al"/>
            <text:p text:style-name="al">Onderwerp: tijdelijk gesloten verklaring in verband met het organiseren van de Lus van Akkrum.</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7 juni 2023 om en door Akkrum wordt georganiseerd;</text:p>
              </text:list-item>
              <text:list-item text:style-override="id1-3-2-1-1-10-2">
                <text:number>•</text:number>
                <text:p text:style-name="al">dat het noodzakelijk is om de Feansterdyk van huisnummer 49 tot huisnummer 19, de kruising Ombocht/Feansterdyk en de kruising Grytmanswei/Feansterdy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7 juni 2023 tussen 18:00 uur en 22:00 uur.</text:p>
            <text:p text:style-name="al"/>
            <text:p text:style-name="al">
            <text:span text:style-name="nadrukvet">Akkrum</text:span>
            <text:span text:style-name="nadrukvet">, </text:span>
            <text:span text:style-name="nadrukvet">Feansterdyk</text:span>
            <text:span text:style-name="nadrukvet"> van huisnummer 49 tot huisnummer 19, de kruising </text:span>
            <text:span text:style-name="nadrukvet">Ombocht</text:span>
            <text:span text:style-name="nadrukvet">/</text:span>
            <text:span text:style-name="nadrukvet">Feansterdyk</text:span>
            <text:span text:style-name="nadrukvet"> en de kruising </text:span>
            <text:span text:style-name="nadrukvet">Grytmanswei</text:span>
            <text:span text:style-name="nadrukvet">/</text:span>
            <text:span text:style-name="nadrukvet">Feansterdyk</text:span>
          </text:p>
            <text:p text:style-name="al"/>
            <text:p text:style-name="al">Heerenveen, 3 april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text:p>
            <text:p text:style-name="al">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7880</text:span><text:line-break/><text:date style:data-style-name="dag" text:fixed="true" text:date-value="2023-04-11"/><text:line-break/><text:date style:data-style-name="jaar" text:fixed="true" text:date-value="2023-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7880</text:span><text:date style:data-style-name="nicedate" text:fixed="true" text:date-value="2023-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7880</text:span><text:date style:data-style-name="nicedate" text:fixed="true" text:date-value="2023-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de Lus van Akkrum op 7 juni 2023 - om en door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3-04-11</meta:user-defined>
    <meta:user-defined meta:name="DCTERMS.W3CDTF/OVERHEIDop.jaargang">2023</meta:user-defined>
    <meta:user-defined meta:name="OVERHEIDop.publicationIssue">157880</meta:user-defined>
    <meta:user-defined meta:name="OVERHEIDop.GmbID/DC.identifier">gmb-2023-157880</meta:user-defined>
    <meta:user-defined meta:name="OVERHEIDop.versieInformatie"/>
  </office:meta>
</office:document-meta>
</file>