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- en achterkant van de woning, Doyennéperenlaan 84 te Vleuten,  HZ_WABO-23-048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yennéperenlaan 84 te Vleuten</text:p>
            <text:p text:style-name="common-al">HZ_WABO-23-04878</text:p>
            <text:p text:style-name="common-al">Toelichting: het bouwen van een dakkapel aan de voor- en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7644</text:span><text:line-break/><text:date style:data-style-name="dag" text:fixed="true" text:date-value="2023-04-11"/><text:line-break/><text:date style:data-style-name="jaar" text:fixed="true" text:date-value="2023-04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7644</text:span><text:date style:data-style-name="nicedate" text:fixed="true" text:date-value="2023-04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7644</text:span><text:date style:data-style-name="nicedate" text:fixed="true" text:date-value="2023-04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- en achterkant van de woning, Doyennéperenlaan 84 te Vleuten,  HZ_WABO-23-04878</meta:user-defined>
    <meta:user-defined meta:name="DCTERMS.W3CDTF/DCTERMS.available">2023-04-11</meta:user-defined>
    <meta:user-defined meta:name="DCTERMS.W3CDTF/OVERHEIDop.jaargang">2023</meta:user-defined>
    <meta:user-defined meta:name="OVERHEIDop.publicationIssue">157644</meta:user-defined>
    <meta:user-defined meta:name="OVERHEIDop.GmbID/DC.identifier">gmb-2023-157644</meta:user-defined>
    <meta:user-defined meta:name="OVERHEIDop.versieInformatie"/>
  </office:meta>
</office:document-meta>
</file>