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erging op het sportveld, Europaweg 52 te Vleuten,  HZ_WABO-22-381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uropaweg 52 te Vleuten</text:p>
            <text:p text:style-name="common-al">HZ_WABO-22-38149</text:p>
            <text:p text:style-name="common-al">Toelichting: het bouwen van een berging op het sportveld</text:p>
            <text:p text:style-name="common-al">Datum besluit: 6 april 2023</text:p>
            <text:p text:style-name="common-al">Startdatum bezwaartermijn: 7 april 2023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7624</text:span><text:line-break/><text:date style:data-style-name="dag" text:fixed="true" text:date-value="2023-04-11"/><text:line-break/><text:date style:data-style-name="jaar" text:fixed="true" text:date-value="2023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7624</text:span><text:date style:data-style-name="nicedate" text:fixed="true" text:date-value="2023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7624</text:span><text:date style:data-style-name="nicedate" text:fixed="true" text:date-value="2023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berging op het sportveld, Europaweg 52 te Vleuten,  HZ_WABO-22-38149</meta:user-defined>
    <meta:user-defined meta:name="DCTERMS.W3CDTF/DCTERMS.available">2023-04-11</meta:user-defined>
    <meta:user-defined meta:name="DCTERMS.W3CDTF/OVERHEIDop.jaargang">2023</meta:user-defined>
    <meta:user-defined meta:name="OVERHEIDop.externeBijlage">ALG - Aanvraagdocument  publiceerbaar-A|exb-2023-18300</meta:user-defined>
    <meta:user-defined meta:name="OVERHEIDop.externeBijlage">Besluit weigering omgevingsvergunning publiceer...|exb-2023-18301</meta:user-defined>
    <meta:user-defined meta:name="OVERHEIDop.publicationIssue">157624</meta:user-defined>
    <meta:user-defined meta:name="OVERHEIDop.GmbID/DC.identifier">gmb-2023-157624</meta:user-defined>
    <meta:user-defined meta:name="OVERHEIDop.versieInformatie"/>
  </office:meta>
</office:document-meta>
</file>