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uitbreiden van een werkplaats en het bouwen van een wasplaats aan Klaverakker 1 te Schoone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maakt bekend dat de volgende melding op grond van het Activiteitenbesluit is ontvan­gen (datum van ontvangst is eerst genoemd):</text:p>
            <text:p text:style-name="common-al">
            <text:span text:style-name="nadrukvet">SCHOONEBEEK </text:span>
          </text:p>
            <text:p text:style-name="common-al">18 oktober 2022, <text:span text:style-name="nadrukvet">Klaverakker 1</text:span>, het uitbreiden van een werkplaats en het bouwen van een wasplaats (326099-2022)</text:p>
            <text:p text:style-name="last-al">U kunt geen bezwaar maken tegen deze meld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1564</text:span><text:line-break/><text:date style:data-style-name="dag" text:fixed="true" text:date-value="2023-01-03"/><text:line-break/><text:date style:data-style-name="jaar" text:fixed="true" text:date-value="2023-0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64</text:span><text:date style:data-style-name="nicedate" text:fixed="true" text:date-value="2023-0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64</text:span><text:date style:data-style-name="nicedate" text:fixed="true" text:date-value="2023-0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11/xml/MC-DRP-Melding-Web-ZM.xml</meta:user-defined>
    <meta:user-defined meta:name="OVERHEID.Gemeente/DC.creator">Emmen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326099-2022</meta:user-defined>
    <dc:language>nl</dc:language>
    <meta:user-defined meta:name="OVERHEIDop.locatietype/OVERHEIDop.gebiedsmarkering">Adres</meta:user-defined>
    <meta:user-defined meta:name="DC.title">Melding voor het uitbreiden van een werkplaats en het bouwen van een wasplaats aan Klaverakker 1 te Schoonebeek</meta:user-defined>
    <meta:user-defined meta:name="DCTERMS.W3CDTF/DCTERMS.available">2023-01-03</meta:user-defined>
    <meta:user-defined meta:name="DCTERMS.W3CDTF/OVERHEIDop.jaargang">2023</meta:user-defined>
    <meta:user-defined meta:name="OVERHEIDop.publicationIssue">1564</meta:user-defined>
    <meta:user-defined meta:name="OVERHEIDop.GmbID/DC.identifier">gmb-2023-1564</meta:user-defined>
    <meta:user-defined meta:name="OVERHEIDop.versieInformatie"/>
  </office:meta>
</office:document-meta>
</file>