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en ingebruikgeving Drienemansweg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Almelo is in 2022 een overeenkomst tot verhuur aan gegaan voor een perceel naast het Huis van Herstel aan de Drienemansweg 6 te Almelo. Dit ten behoeve van een tijdelijke opleidingslocatie. Het betreft het perceel kadastraal bekend als Ambt-Almelo, sectie G, nummer 3450 (gedeeltelijk). De gemeente gaat de verhuur uitbreiden met ongeveer 105 vierkante meter voor het terras van de tijdelijke opleidingslocatie.</text:p>
            <text:p text:style-name="al"/>
            <text:p text:style-name="al">Een gedeelte van de overige grond van voornoemd perceel, ongeveer 980 vierkante meter, zal door de gemeente in gebruik worden gegeven. Dit betreft een formalisering van een gebruiksrecht dat reeds door tijdsverloop is ontstaan.</text:p>
            <text:p text:style-name="al"/>
            <text:p text:style-name="al">
            <text:span text:style-name="nadrukcur">Enige gegadigde</text:span>
          </text:p>
            <text:p text:style-name="al">De gemeente is van mening dat de beoogd huurder (Huis van Herstel) de enige serieuze gegadigde is voor de huur en het gebruik van het perceel. Op de te huren locatie is reeds een huurovereenkomst gesloten voor het vestigen van een tijdelijke opleidingslocatie. Het betreft nu slechts een aanvulling daarop, waardoor een andere invulling gedurende de looptijd van de huur (tot en met medio 2026) niet wordt voorzien.</text:p>
            <text:p text:style-name="al"/>
            <text:p text:style-name="al">
            <text:span text:style-name="nadrukcur">Bent u het niet eens met de voorgenomen verhuur en/of </text:span>
            <text:span text:style-name="nadrukcur">ingebruikgeving</text:span>
            <text:span text:style-name="nadrukcur">? </text:span>
          </text:p>
            <text:p text:style-name="al">Bijvoorbeeld omdat u meent daarvoor zelf in aanmerking te kunnen komen? Dan moet u binnen een termijn van 20 (twintig) kalenderdagen na de publicatiedatum van deze bekendmaking een kort geding starten tegen de gemeente Almelo bij de rechtbank Overijssel. Genoemde termijn merken wij aan als een vervaltermijn. Dit betekent dat als binnen de opgegeven termijn geen kort geding tegen de gemeente is gestart, de gemeente zal overgaan tot verhuur en ingebruikgeving.</text:p>
            <text:p text:style-name="al"/>
            <text:p text:style-name="al">Wanneer u een kort geding start tegen de gemeente moet u de gemeente direct op de hoogte brengen. Dat doet u door de dagvaarding op het adres van de gemeente te laten overhandigen (betekenen): Haven Zuidzijde 30, 7607 EW te Almelo. Als u dit niet tijdig doet, vervalt het recht om een procedure te starten tegen deze voorgenomen verhuur en ingebruikgeving.</text:p>
            <text:p text:style-name="al"/>
            <text:p text:style-name="al">Van dit voornemen liggen geen stukken ter inzage.</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156012</text:span><text:line-break/><text:date style:data-style-name="dag" text:fixed="true" text:date-value="2023-04-11"/><text:line-break/><text:date style:data-style-name="jaar" text:fixed="true" text:date-value="2023-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012</text:span><text:date style:data-style-name="nicedate" text:fixed="true" text:date-value="2023-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6012</text:span><text:date style:data-style-name="nicedate" text:fixed="true" text:date-value="2023-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xml/MC-DRP-OverigeInformatie-Web-CB.xml</meta:user-defined>
    <meta:user-defined meta:name="OVERHEID.Gemeente/DC.creator">Almelo</meta:user-defined>
    <meta:user-defined meta:name="OVERHEID.Informatietype/DC.type">officiële publicatie</meta:user-defined>
    <meta:user-defined meta:name="OVERHEIDop.Rubriek/DC.type">overige overheidsinformatie</meta:user-defined>
    <meta:user-defined meta:name="OVERHEID.Gemeente/OVERHEID.authority">Almelo</meta:user-defined>
    <meta:user-defined meta:name="OVERHEID.Gemeente/DCTERMS.publisher">Almelo</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Bekendmaking voornemen tot verhuur en ingebruikgeving Drienemansweg</meta:user-defined>
    <meta:user-defined meta:name="DCTERMS.W3CDTF/DCTERMS.available">2023-04-11</meta:user-defined>
    <meta:user-defined meta:name="DCTERMS.W3CDTF/OVERHEIDop.jaargang">2023</meta:user-defined>
    <meta:user-defined meta:name="OVERHEIDop.publicationIssue">156012</meta:user-defined>
    <meta:user-defined meta:name="OVERHEIDop.GmbID/DC.identifier">gmb-2023-156012</meta:user-defined>
    <meta:user-defined meta:name="OVERHEIDop.versieInformatie"/>
  </office:meta>
</office:document-meta>
</file>