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or de gemeente Noardeast-Fryslâ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gemeente Noardeast-Fryslân, door de gemeente, het houden van de finish etappe Franeker - Dokkum en start etappe Dokkum - Leeuwarden tijdens de 11-Stedenwandeltocht (besluit is verzonden op 6 april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5970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597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597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78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Evenementenvergunning door de gemeente Noardeast-Fryslân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5970</meta:user-defined>
    <meta:user-defined meta:name="OVERHEIDop.GmbID/DC.identifier">gmb-2023-155970</meta:user-defined>
    <meta:user-defined meta:name="OVERHEIDop.versieInformatie"/>
  </office:meta>
</office:document-meta>
</file>