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5-04-2023 hebben wij een reguliere omgevingsvergunning verleend voor het bouwen van een twee onder èèn kap woning op het adres Fluttert Ong (kavel 8) Hengevelde. Deze vergunning staat ingeschreven onder zaaknummer 000047719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154865</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865</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865</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477192</meta:user-defined>
    <meta:user-defined meta:name="DCTERMS.abstract">het bouwen van een twee onder èèn kap woning </meta:user-defined>
    <dc:language>nl</dc:language>
    <meta:user-defined meta:name="OVERHEIDop.locatietype/OVERHEIDop.gebiedsmarkering">Punt</meta:user-defined>
    <meta:user-defined meta:name="DC.title">Op 05-04-2023 hebben wij een reguliere omgevingsvergunning verleend voor het bouwen van een twee onder èèn kap woning op het adres Fluttert Ong (kavel 8) Hengevelde. Deze vergunning staat ingeschreven onder zaaknummer 0000477192.</meta:user-defined>
    <meta:user-defined meta:name="DCTERMS.W3CDTF/DCTERMS.available">2023-04-07</meta:user-defined>
    <meta:user-defined meta:name="DCTERMS.W3CDTF/OVERHEIDop.jaargang">2023</meta:user-defined>
    <meta:user-defined meta:name="OVERHEIDop.publicationIssue">154865</meta:user-defined>
    <meta:user-defined meta:name="OVERHEIDop.GmbID/DC.identifier">gmb-2023-154865</meta:user-defined>
    <meta:user-defined meta:name="OVERHEIDop.versieInformatie"/>
  </office:meta>
</office:document-meta>
</file>