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legaliseren) van een bijgebouw bij de woning, het bouwen van een dakkapel op het bijgebouw het gebruiken van het bijgebouw als bed and breakfast en het plaatsen van een erfafscheiding, Fortlaan 4 te Utrecht, HZ_WABO-23-113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ortlaan 4 te Utrecht</text:span>
          </text:p>
            <text:p text:style-name="common-al">HZ_WABO-23-11314</text:p>
            <text:p text:style-name="common-al">Toelichting: het bouwen (legaliseren) van een bijgebouw bij de woning, het bouwen van een dakkapel op het bijgebouw het gebruiken van het bijgebouw als bed and breakfast en het plaatsen van een erfafscheiding</text:p>
            <text:p text:style-name="common-al">Datum ontvangst aanvraag: 4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4590</text:span><text:line-break/><text:date style:data-style-name="dag" text:fixed="true" text:date-value="2023-04-07"/><text:line-break/><text:date style:data-style-name="jaar" text:fixed="true" text:date-value="2023-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590</text:span><text:date style:data-style-name="nicedate" text:fixed="true" text:date-value="2023-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590</text:span><text:date style:data-style-name="nicedate" text:fixed="true" text:date-value="2023-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legaliseren) van een bijgebouw bij de woning, het bouwen van een dakkapel op het bijgebouw het gebruiken van het bijgebouw als bed and breakfast en het plaatsen van een erfafscheiding, Fortlaan 4 te Utrecht, HZ_WABO-23-11314</meta:user-defined>
    <meta:user-defined meta:name="DCTERMS.W3CDTF/DCTERMS.available">2023-04-07</meta:user-defined>
    <meta:user-defined meta:name="DCTERMS.W3CDTF/OVERHEIDop.jaargang">2023</meta:user-defined>
    <meta:user-defined meta:name="OVERHEIDop.externeBijlage">Publiceerbaar-A|exb-2023-17979</meta:user-defined>
    <meta:user-defined meta:name="OVERHEIDop.publicationIssue">154590</meta:user-defined>
    <meta:user-defined meta:name="OVERHEIDop.GmbID/DC.identifier">gmb-2023-154590</meta:user-defined>
    <meta:user-defined meta:name="OVERHEIDop.versieInformatie"/>
  </office:meta>
</office:document-meta>
</file>