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en een dakraam in de voorgevel van de woning, Passiebloemweg 22 te Vleuten, HZ_WABO-23-113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ssiebloemweg 22 te Vleuten</text:span>
          </text:p>
            <text:p text:style-name="common-al">HZ_WABO-23-11305</text:p>
            <text:p text:style-name="common-al">Toelichting: het bouwen van een dakkapel en een dakraam in de voorgevel van de woning</text:p>
            <text:p text:style-name="common-al">Datum ontvangst aanvraag: 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4463</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463</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4463</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en een dakraam in de voorgevel van de woning, Passiebloemweg 22 te Vleuten, HZ_WABO-23-11305</meta:user-defined>
    <meta:user-defined meta:name="DCTERMS.W3CDTF/DCTERMS.available">2023-04-07</meta:user-defined>
    <meta:user-defined meta:name="DCTERMS.W3CDTF/OVERHEIDop.jaargang">2023</meta:user-defined>
    <meta:user-defined meta:name="OVERHEIDop.externeBijlage">Publiceerbaar-A|exb-2023-17961</meta:user-defined>
    <meta:user-defined meta:name="OVERHEIDop.publicationIssue">154463</meta:user-defined>
    <meta:user-defined meta:name="OVERHEIDop.GmbID/DC.identifier">gmb-2023-154463</meta:user-defined>
    <meta:user-defined meta:name="OVERHEIDop.versieInformatie"/>
  </office:meta>
</office:document-meta>
</file>