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MOLENSTRAAT 30 VUGH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urgemeester en wethouders van Vught maken bekend, dat zij in de afgelopen periode onderstaande aanvraag </text:p>
            <text:p text:style-name="common-al">-Molenstraat 30 Vught, vervangen kozijnen op de begane grond, Z23-258453</text:p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152611</text:span><text:line-break/><text:date style:data-style-name="dag" text:fixed="true" text:date-value="2023-04-12"/><text:line-break/><text:date style:data-style-name="jaar" text:fixed="true" text:date-value="2023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611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52611</text:span><text:date style:data-style-name="nicedate" text:fixed="true" text:date-value="2023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3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MOLENSTRAAT 30 VUGHT</meta:user-defined>
    <meta:user-defined meta:name="DCTERMS.W3CDTF/DCTERMS.available">2023-04-12</meta:user-defined>
    <meta:user-defined meta:name="DCTERMS.W3CDTF/OVERHEIDop.jaargang">2023</meta:user-defined>
    <meta:user-defined meta:name="OVERHEIDop.publicationIssue">152611</meta:user-defined>
    <meta:user-defined meta:name="OVERHEIDop.GmbID/DC.identifier">gmb-2023-152611</meta:user-defined>
    <meta:user-defined meta:name="OVERHEIDop.versieInformatie"/>
  </office:meta>
</office:document-meta>
</file>