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VALKENIERSTRAAT 8C HELVOI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>-Valkenierstraat 8C Helvoirt, uitbreiden huisartsenpraktijk en kappen van twee bomen, Z23-259414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52599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599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599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VALKENIERSTRAAT 8C HELVOIRT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2599</meta:user-defined>
    <meta:user-defined meta:name="OVERHEIDop.GmbID/DC.identifier">gmb-2023-152599</meta:user-defined>
    <meta:user-defined meta:name="OVERHEIDop.versieInformatie"/>
  </office:meta>
</office:document-meta>
</file>