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op het zijerf, Winnipegdreef 1 te Utrecht,  HZ_WABO-23-046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nnipegdreef 1 te Utrecht</text:p>
            <text:p text:style-name="common-al">HZ_WABO-23-04624</text:p>
            <text:p text:style-name="common-al">Toelichting: het bouwen van een aanbouw op het zijerf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9962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962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962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op het zijerf, Winnipegdreef 1 te Utrecht,  HZ_WABO-23-04624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9962</meta:user-defined>
    <meta:user-defined meta:name="OVERHEIDop.GmbID/DC.identifier">gmb-2023-149962</meta:user-defined>
    <meta:user-defined meta:name="OVERHEIDop.versieInformatie"/>
  </office:meta>
</office:document-meta>
</file>