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INFORMATIEBORD, SCHOTERLANDSEWEG TEGENOVER NUMMER 28 MIL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informatiebord op het perceel Schoterlandseweg tegenover nummer 28 te Mildam (24-03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9928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92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9928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PLAATSEN VAN EEN INFORMATIEBORD, SCHOTERLANDSEWEG TEGENOVER NUMMER 28 MILDAM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9928</meta:user-defined>
    <meta:user-defined meta:name="OVERHEIDop.GmbID/DC.identifier">gmb-2023-149928</meta:user-defined>
    <meta:user-defined meta:name="OVERHEIDop.versieInformatie"/>
  </office:meta>
</office:document-meta>
</file>