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de Broeken 17 te Ruinen: bouwen van een opslagschuur (03-04-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span text:style-name="nadrukvet">Bent u het niet eens met de vergunning? </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149877</text:span><text:line-break/><text:date style:data-style-name="dag" text:fixed="true" text:date-value="2023-04-12"/><text:line-break/><text:date style:data-style-name="jaar" text:fixed="true" text:date-value="2023-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877</text:span><text:date style:data-style-name="nicedate" text:fixed="true" text:date-value="2023-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877</text:span><text:date style:data-style-name="nicedate" text:fixed="true" text:date-value="2023-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Voor de Broeken 17 te Ruinen: bouwen van een opslagschuur (03-04-2023)</meta:user-defined>
    <meta:user-defined meta:name="DCTERMS.W3CDTF/DCTERMS.available">2023-04-12</meta:user-defined>
    <meta:user-defined meta:name="DCTERMS.W3CDTF/OVERHEIDop.jaargang">2023</meta:user-defined>
    <meta:user-defined meta:name="OVERHEIDop.publicationIssue">149877</meta:user-defined>
    <meta:user-defined meta:name="OVERHEIDop.GmbID/DC.identifier">gmb-2023-149877</meta:user-defined>
    <meta:user-defined meta:name="OVERHEIDop.versieInformatie"/>
  </office:meta>
</office:document-meta>
</file>