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32 woningen: nabij Keppelseweg (sectie B, perceelnrs. 3005, 3008, 3009, 3153, 2866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anvraag omgevingsvergunning is bij de gemeente ingediend</text:p>
            <text:p text:style-name="common-al"/>
            <text:p text:style-name="common-al">Locatie:   nabij Keppelseweg (sectie B, perceelnrs. 3005, 3008, 3009, 3153, 2866)</text:p>
            <text:p text:style-name="common-al">Omschrijving:  bouwen van 32 woningen</text:p>
            <text:p text:style-name="common-al">Dossiernummer:  20230144</text:p>
            <text:p text:style-name="common-al">Datum indiening:  28 maart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49736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736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736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voor het bouwen van 32 woningen: nabij Keppelseweg (sectie B, perceelnrs. 3005, 3008, 3009, 3153, 2866) in Doetinchem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9736</meta:user-defined>
    <meta:user-defined meta:name="OVERHEIDop.GmbID/DC.identifier">gmb-2023-149736</meta:user-defined>
    <meta:user-defined meta:name="OVERHEIDop.versieInformatie"/>
  </office:meta>
</office:document-meta>
</file>