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tijdelijke woonunit tijdens de verbouw van de woning voor een termijn van 2 jaar aan Delstraat 6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Delstraat 6, het bouwen van een tijdelijke woonunit tijdens de verbouw van de woning voor een termijn van 2 jaar, ontvangen 30-3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49218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218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218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tijdelijke woonunit tijdens de verbouw van de woning voor een termijn van 2 jaar aan Delstraat 6 te Lichtenvoorde</meta:user-defined>
    <meta:user-defined meta:name="DCTERMS.W3CDTF/DCTERMS.available">2023-04-06</meta:user-defined>
    <meta:user-defined meta:name="DCTERMS.W3CDTF/OVERHEIDop.jaargang">2023</meta:user-defined>
    <meta:user-defined meta:name="OVERHEIDop.publicationIssue">149218</meta:user-defined>
    <meta:user-defined meta:name="OVERHEIDop.GmbID/DC.identifier">gmb-2023-149218</meta:user-defined>
    <meta:user-defined meta:name="OVERHEIDop.versieInformatie"/>
  </office:meta>
</office:document-meta>
</file>