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een woning, Belleperenlaan 28 te Vleuten,  HZ_WABO-23-051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lleperenlaan 28 te Vleuten</text:p>
            <text:p text:style-name="common-al">HZ_WABO-23-05126</text:p>
            <text:p text:style-name="common-al">Toelichting: het bouwen van een dakkapel aan de voorkant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8260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260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260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een woning, Belleperenlaan 28 te Vleuten,  HZ_WABO-23-05126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8260</meta:user-defined>
    <meta:user-defined meta:name="OVERHEIDop.GmbID/DC.identifier">gmb-2023-148260</meta:user-defined>
    <meta:user-defined meta:name="OVERHEIDop.versieInformatie"/>
  </office:meta>
</office:document-meta>
</file>