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twee woningen, Burg Taets van Amerongenlaan 13 en 15 te De Meern,  HZ_WABO-23-038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 Taets van Amerongenlaan 13 en 15 te De Meern</text:p>
            <text:p text:style-name="common-al">HZ_WABO-23-03875</text:p>
            <text:p text:style-name="common-al">Toelichting: het bouwen van een dakopbouw op twee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8247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247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247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twee woningen, Burg Taets van Amerongenlaan 13 en 15 te De Meern,  HZ_WABO-23-03875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8247</meta:user-defined>
    <meta:user-defined meta:name="OVERHEIDop.GmbID/DC.identifier">gmb-2023-148247</meta:user-defined>
    <meta:user-defined meta:name="OVERHEIDop.versieInformatie"/>
  </office:meta>
</office:document-meta>
</file>