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erging aan Vellerselaan 46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0686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31 maart 2023. De gemeente Barneveld neemt daarover waarschijnlijk binnen 8 weken na 31 maart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47764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7764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7764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berging aan Vellerselaan 46 Barneveld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7764</meta:user-defined>
    <meta:user-defined meta:name="OVERHEIDop.GmbID/DC.identifier">gmb-2023-147764</meta:user-defined>
    <meta:user-defined meta:name="OVERHEIDop.versieInformatie"/>
  </office:meta>
</office:document-meta>
</file>