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verbouwen en uitbreiden van de woning en het bouwen van een bijgebouw aan Hoofdstraat 45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310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30 maart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47634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63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63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verbouwen en uitbreiden van de woning en het bouwen van een bijgebouw aan Hoofdstraat 45 Voorthuizen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7634</meta:user-defined>
    <meta:user-defined meta:name="OVERHEIDop.GmbID/DC.identifier">gmb-2023-147634</meta:user-defined>
    <meta:user-defined meta:name="OVERHEIDop.versieInformatie"/>
  </office:meta>
</office:document-meta>
</file>