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52 woningen en het aanleggen van een inrit / uitweg, Omloop deelgebied 3 sectie B, perceelnummer 4744 te Utrecht,  HZ_WABO-22-3701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loop deelgebied 3 sectie B, perceelnummer 4744 te Utrecht</text:p>
            <text:p text:style-name="common-al">HZ_WABO-22-37013</text:p>
            <text:p text:style-name="common-al">Toelichting: het bouwen van 52 woningen en het aanleggen van een inrit / uitwe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47220</text:span><text:line-break/><text:date style:data-style-name="dag" text:fixed="true" text:date-value="2023-04-04"/><text:line-break/><text:date style:data-style-name="jaar" text:fixed="true" text:date-value="2023-04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7220</text:span><text:date style:data-style-name="nicedate" text:fixed="true" text:date-value="2023-04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7220</text:span><text:date style:data-style-name="nicedate" text:fixed="true" text:date-value="2023-04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ActiviteitOmgevingsvergunning/OVERHEIDop.activiteit">uitweg en inrit</meta:user-defined>
    <meta:user-defined meta:name="OVERHEIDop.referentienummer">Aangemaakt met Squit 20/20 Publiceren</meta:user-defined>
    <dc:language>nl</dc:language>
    <meta:user-defined meta:name="OVERHEIDop.locatietype/OVERHEIDop.gebiedsmarkering">Vlak</meta:user-defined>
    <meta:user-defined meta:name="DC.title">Verlenging beslistermijn omgevingsvergunning, het bouwen van 52 woningen en het aanleggen van een inrit / uitweg, Omloop deelgebied 3 sectie B, perceelnummer 4744 te Utrecht,  HZ_WABO-22-37013</meta:user-defined>
    <meta:user-defined meta:name="DCTERMS.W3CDTF/DCTERMS.available">2023-04-04</meta:user-defined>
    <meta:user-defined meta:name="DCTERMS.W3CDTF/OVERHEIDop.jaargang">2023</meta:user-defined>
    <meta:user-defined meta:name="OVERHEIDop.publicationIssue">147220</meta:user-defined>
    <meta:user-defined meta:name="OVERHEIDop.GmbID/DC.identifier">gmb-2023-147220</meta:user-defined>
    <meta:user-defined meta:name="OVERHEIDop.versieInformatie"/>
  </office:meta>
</office:document-meta>
</file>