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Janna van der Weglân 5 Leeuwarden, (11056694) bouwen van een garage naast de nieuw te bouwen woning, verzenddatum 28-03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46743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74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74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Janna van der Weglân 5 Leeuwarden, (11056694) bouwen van een garage naast de nieuw te bouwen woning, verzenddatum 28-03-2023.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6743</meta:user-defined>
    <meta:user-defined meta:name="OVERHEIDop.GmbID/DC.identifier">gmb-2023-146743</meta:user-defined>
    <meta:user-defined meta:name="OVERHEIDop.versieInformatie"/>
  </office:meta>
</office:document-meta>
</file>