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Afgehandelde omgevingsvergunning, het bouwen van een uitbouw achter de woning, Roggestraat 7 te Utrecht, HZ_WABO-23-068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Roggestraat 7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WABO-23-06837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uitbouw achter de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28-03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Vergunningvrij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6494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494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494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Afgehandelde omgevingsvergunning, het bouwen van een uitbouw achter de woning, Roggestraat 7 te Utrecht, HZ_WABO-23-06837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6494</meta:user-defined>
    <meta:user-defined meta:name="OVERHEIDop.GmbID/DC.identifier">gmb-2023-146494</meta:user-defined>
    <meta:user-defined meta:name="OVERHEIDop.versieInformatie"/>
  </office:meta>
</office:document-meta>
</file>