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Afgehandelde omgevingsvergunning, het bouwen van een dakkapel op de derde verdieping aan de achterkant van de woning, Anton Koolhaasstraat 14 te Utrecht, HZ_WABO-23-085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Anton Koolhaasstraat 14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WABO-23-08589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dakkapel op de derde verdieping aan de achterkant van de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28-03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Vergunningvrij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6484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484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484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fgehandelde omgevingsvergunning, het bouwen van een dakkapel op de derde verdieping aan de achterkant van de woning, Anton Koolhaasstraat 14 te Utrecht, HZ_WABO-23-08589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6484</meta:user-defined>
    <meta:user-defined meta:name="OVERHEIDop.GmbID/DC.identifier">gmb-2023-146484</meta:user-defined>
    <meta:user-defined meta:name="OVERHEIDop.versieInformatie"/>
  </office:meta>
</office:document-meta>
</file>