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groten van de kapverdieping en het bouwen van een balkon aan de achterkant van de woning, Prins Hendriklaan 69 te Utrecht,  HZ_WABO-23-039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ins Hendriklaan 69 te Utrecht</text:p>
            <text:p text:style-name="common-al">HZ_WABO-23-03906</text:p>
            <text:p text:style-name="common-al">Toelichting: het vergroten van de kapverdieping en het bouwen van een balkon aan de achterkant van de woning</text:p>
            <text:p text:style-name="common-al">Datum besluit: 30 maart 2023</text:p>
            <text:p text:style-name="common-al">Startdatum bezwaartermijn: 1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5996</text:span><text:line-break/><text:date style:data-style-name="dag" text:fixed="true" text:date-value="2023-04-04"/><text:line-break/><text:date style:data-style-name="jaar" text:fixed="true" text:date-value="2023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5996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5996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vergroten van de kapverdieping en het bouwen van een balkon aan de achterkant van de woning, Prins Hendriklaan 69 te Utrecht,  HZ_WABO-23-03906</meta:user-defined>
    <meta:user-defined meta:name="DCTERMS.W3CDTF/DCTERMS.available">2023-04-04</meta:user-defined>
    <meta:user-defined meta:name="DCTERMS.W3CDTF/OVERHEIDop.jaargang">2023</meta:user-defined>
    <meta:user-defined meta:name="OVERHEIDop.externeBijlage">ALG Aanvraagdocument  publiceerbaar-A|exb-2023-17047</meta:user-defined>
    <meta:user-defined meta:name="OVERHEIDop.externeBijlage">Besluit omgevingsvergunning publiceerbaar|exb-2023-17048</meta:user-defined>
    <meta:user-defined meta:name="OVERHEIDop.publicationIssue">145996</meta:user-defined>
    <meta:user-defined meta:name="OVERHEIDop.GmbID/DC.identifier">gmb-2023-145996</meta:user-defined>
    <meta:user-defined meta:name="OVERHEIDop.versieInformatie"/>
  </office:meta>
</office:document-meta>
</file>