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bedrijfshal met kantoor, Woudwetering 3-5 te Utrecht,  HZ_WABO-22-434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udwetering 3-5 te Utrecht</text:p>
            <text:p text:style-name="common-al">HZ_WABO-22-43495</text:p>
            <text:p text:style-name="common-al">Toelichting: het bouwen van een bedrijfshal met kantoor</text:p>
            <text:p text:style-name="common-al">Datum besluit: 30 maart 2023</text:p>
            <text:p text:style-name="common-al">Startdatum bezwaartermijn: 1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5982</text:span><text:line-break/><text:date style:data-style-name="dag" text:fixed="true" text:date-value="2023-04-04"/><text:line-break/><text:date style:data-style-name="jaar" text:fixed="true" text:date-value="2023-04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5982</text:span><text:date style:data-style-name="nicedate" text:fixed="true" text:date-value="2023-04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5982</text:span><text:date style:data-style-name="nicedate" text:fixed="true" text:date-value="2023-04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Afgehandelde omgevingsvergunning, het bouwen van een bedrijfshal met kantoor, Woudwetering 3-5 te Utrecht,  HZ_WABO-22-43495</meta:user-defined>
    <meta:user-defined meta:name="DCTERMS.W3CDTF/DCTERMS.available">2023-04-04</meta:user-defined>
    <meta:user-defined meta:name="DCTERMS.W3CDTF/OVERHEIDop.jaargang">2023</meta:user-defined>
    <meta:user-defined meta:name="OVERHEIDop.externeBijlage">Publiceerbaar-A|exb-2023-17037</meta:user-defined>
    <meta:user-defined meta:name="OVERHEIDop.externeBijlage">Besluit omgevingsvergunning publiceerbaar|exb-2023-17038</meta:user-defined>
    <meta:user-defined meta:name="OVERHEIDop.publicationIssue">145982</meta:user-defined>
    <meta:user-defined meta:name="OVERHEIDop.GmbID/DC.identifier">gmb-2023-145982</meta:user-defined>
    <meta:user-defined meta:name="OVERHEIDop.versieInformatie"/>
  </office:meta>
</office:document-meta>
</file>