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Bankaplein 35 te Utrecht,  HZ_WABO-23-049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nkaplein 35 te Utrecht</text:p>
            <text:p text:style-name="common-al">HZ_WABO-23-04986</text:p>
            <text:p text:style-name="common-al">Toelichting: het bouwen van een dakopbouw op de woning</text:p>
            <text:p text:style-name="common-al">Datum besluit: 30 maart 2023</text:p>
            <text:p text:style-name="common-al">Startdatum bezwaartermijn: 31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4540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540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540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Bankaplein 35 te Utrecht,  HZ_WABO-23-04986</meta:user-defined>
    <meta:user-defined meta:name="DCTERMS.W3CDTF/DCTERMS.available">2023-04-03</meta:user-defined>
    <meta:user-defined meta:name="DCTERMS.W3CDTF/OVERHEIDop.jaargang">2023</meta:user-defined>
    <meta:user-defined meta:name="OVERHEIDop.externeBijlage">Aanvraagdocument  publiceerbaar-A|exb-2023-16457</meta:user-defined>
    <meta:user-defined meta:name="OVERHEIDop.externeBijlage">Besluit omgevingsvergunning publiceerbaar|exb-2023-16458</meta:user-defined>
    <meta:user-defined meta:name="OVERHEIDop.publicationIssue">144540</meta:user-defined>
    <meta:user-defined meta:name="OVERHEIDop.GmbID/DC.identifier">gmb-2023-144540</meta:user-defined>
    <meta:user-defined meta:name="OVERHEIDop.versieInformatie"/>
  </office:meta>
</office:document-meta>
</file>