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lburg, ingekomen aanvraag voor een omgevingsvergunning Z-HZ_WABO-2023-01210 Mantingestraat 45 te Tilburg, bouwen van 2 dakkapellen, 28 maart 20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gemeente neemt eerst een besluit over de ingekomen aanvraag, dit besluit wordt gepubliceerd. Pas daarna kunt u een bezwaar of zienswijze indienen. </text:p>
            <text:p text:style-name="common-al"/>
            <text:p text:style-name="common-al"/>
            <text:p text:style-name="common-al"/>
            <text:p text:style-name="last-al">Kenmerk:  - Z-HZ_WABO-2023-01210 - I - Mantingestraat 45 te Tilburg.docx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144067</text:span><text:line-break/><text:date style:data-style-name="dag" text:fixed="true" text:date-value="2023-04-03"/><text:line-break/><text:date style:data-style-name="jaar" text:fixed="true" text:date-value="2023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4067</text:span><text:date style:data-style-name="nicedate" text:fixed="true" text:date-value="2023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4067</text:span><text:date style:data-style-name="nicedate" text:fixed="true" text:date-value="2023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ilburg, ingekomen aanvraag voor een omgevingsvergunning Z-HZ_WABO-2023-01210 Mantingestraat 45 te Tilburg, bouwen van 2 dakkapellen, 28 maart 2023</meta:user-defined>
    <meta:user-defined meta:name="DCTERMS.W3CDTF/DCTERMS.available">2023-04-03</meta:user-defined>
    <meta:user-defined meta:name="DCTERMS.W3CDTF/OVERHEIDop.jaargang">2023</meta:user-defined>
    <meta:user-defined meta:name="OVERHEIDop.publicationIssue">144067</meta:user-defined>
    <meta:user-defined meta:name="OVERHEIDop.GmbID/DC.identifier">gmb-2023-144067</meta:user-defined>
    <meta:user-defined meta:name="OVERHEIDop.versieInformatie"/>
  </office:meta>
</office:document-meta>
</file>