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18 bouwkavels aan Boterbloem/ Akkerwinde te Luttelgeest voor het zelf bouwen van een won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In Luttelgeest deelfase 2 en 3 worden aan De Akkerwinde en Boterbloem 18 bouwkavels uitgegeven voor particuliere verkoop. Hiervan zijn 8 kavels bestemd voor een vrijstaande woning en 10 kavels voor een 2^1 kapwoning. De kavels variëren in grootte van 328 m² tot 896 m². </text:p>
            <text:p text:style-name="al"/>
            <text:p text:style-name="al">
            <text:span text:style-name="nadrukvet">Inschrijving loting</text:span>
          </text:p>
            <text:p text:style-name="al">De uitgifte van de kavels vindt plaats via een loting. De verkoopprocedure staat op <text:a xlink:href="http://www.woneninnoordoostpolder.nl/Luttelgeest" xlink:type="simple">www.woneninnoordoostpolder.nl/Luttelgeest</text:a><text:span text:style-name="nadrukondlijn">.</text:span>  Daar vindt u ook informatie over de prijs per kavel en overige voorwaarden van verkoop.</text:p>
            <text:p text:style-name="al"/>
            <text:p text:style-name="al">Geïnteresseerden voor de koop van een kavel kunnen zich tot en met 27 april 2023 uitsluitend inschrijven voor de loting via de website: <text:a xlink:href="http://www.woneninnoordoostpolder.nl/Luttelgeest" xlink:type="simple">www.woneninnoordoostpolder.nl/Luttelgeest</text:a>. De loting van de bouwkavels vindt plaats op 10 mei 2023.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143866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866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866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/xml/MC-DRP-OverigeInformatie-Web-CB.xml</meta:user-defined>
    <meta:user-defined meta:name="OVERHEID.Gemeente/DC.creator">Noordoostpold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ordoostpolder</meta:user-defined>
    <meta:user-defined meta:name="OVERHEID.Gemeente/DCTERMS.publisher">Noordoostpolder</meta:user-defined>
    <meta:user-defined meta:name="OVERHEID.TaxonomieBeleidsagendaDecentraal/OVERHEID.category">Economie | Organisatie en beleid</meta:user-defined>
    <dc:language>nl</dc:language>
    <meta:user-defined meta:name="OVERHEIDop.locatietype/OVERHEIDop.gebiedsmarkering">Woonplaats</meta:user-defined>
    <meta:user-defined meta:name="DC.title">Aankondiging verkoop van 18 bouwkavels aan Boterbloem/ Akkerwinde te Luttelgeest voor het zelf bouwen van een woning</meta:user-defined>
    <meta:user-defined meta:name="DCTERMS.W3CDTF/DCTERMS.available">2023-04-03</meta:user-defined>
    <meta:user-defined meta:name="DCTERMS.W3CDTF/OVERHEIDop.jaargang">2023</meta:user-defined>
    <meta:user-defined meta:name="OVERHEIDop.publicationIssue">143866</meta:user-defined>
    <meta:user-defined meta:name="OVERHEIDop.GmbID/DC.identifier">gmb-2023-143866</meta:user-defined>
    <meta:user-defined meta:name="OVERHEIDop.versieInformatie"/>
  </office:meta>
</office:document-meta>
</file>