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voor het bouwen van een woning - Pijlkruid 2 (K2) in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8 maart 2023 een besluit genomen op de aanvraag met zaaknummer Z202300897 voor het bouwen van een woning op locatie Pijlkruid 2 (K2) in Leek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maken of veranderen van een inrit/uitweg</text:p>
              </text:list-item>
            </text:list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op de dag na 28 maart 2023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143667</text:span><text:line-break/><text:date style:data-style-name="dag" text:fixed="true" text:date-value="2023-04-03"/><text:line-break/><text:date style:data-style-name="jaar" text:fixed="true" text:date-value="2023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667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3667</text:span><text:date style:data-style-name="nicedate" text:fixed="true" text:date-value="2023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Kennisgeving besluit op aanvraag omgevingsvergunning voor het bouwen van een woning - Pijlkruid 2 (K2) in Leek</meta:user-defined>
    <meta:user-defined meta:name="DCTERMS.W3CDTF/DCTERMS.available">2023-04-03</meta:user-defined>
    <meta:user-defined meta:name="DCTERMS.W3CDTF/OVERHEIDop.jaargang">2023</meta:user-defined>
    <meta:user-defined meta:name="OVERHEIDop.publicationIssue">143667</meta:user-defined>
    <meta:user-defined meta:name="OVERHEIDop.GmbID/DC.identifier">gmb-2023-143667</meta:user-defined>
    <meta:user-defined meta:name="OVERHEIDop.versieInformatie"/>
  </office:meta>
</office:document-meta>
</file>