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– HOENDERSTRAAT 4 HELVOI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verleend: </text:p>
            <text:p text:style-name="common-al"/>
            <text:p text:style-name="common-al">-Hoenderstraat 4 Helvoirt, vernieuwen van het dak,  Z23-259744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43542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3542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3542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– HOENDERSTRAAT 4 HELVOIRT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3542</meta:user-defined>
    <meta:user-defined meta:name="OVERHEIDop.GmbID/DC.identifier">gmb-2023-143542</meta:user-defined>
    <meta:user-defined meta:name="OVERHEIDop.versieInformatie"/>
  </office:meta>
</office:document-meta>
</file>