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Gelrestraat en Rozenoordpad, Amsterdam - B8 Zuidas CR1 scenario 1 en 2 - het intern wijzigen van gebouw "Crossover" - Zuida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intern wijzigen van het in aanbouw zijnde gebouw "Crossover" op de locatie Gelrestraat 28 t/m 54 even, 58 en 62 t/m 314 even en Rozenoordpad 7 t/m 25 oneven te Amsterdam. Datum besluit: 28 maart 2023 Aanvrager: AM B.V. Zaaknummer: 11843708</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916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3490</text:span><text:line-break/><text:date style:data-style-name="dag" text:fixed="true" text:date-value="2023-04-03"/><text:line-break/><text:date style:data-style-name="jaar" text:fixed="true" text:date-value="2023-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490</text:span><text:date style:data-style-name="nicedate" text:fixed="true" text:date-value="2023-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490</text:span><text:date style:data-style-name="nicedate" text:fixed="true" text:date-value="2023-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9166</meta:user-defined>
    <meta:user-defined meta:name="DCTERMS.abstract">Bekendmaking van Gemeente Amsterdam</meta:user-defined>
    <dc:language>nl</dc:language>
    <meta:user-defined meta:name="OVERHEIDop.locatietype/OVERHEIDop.gebiedsmarkering">Punt</meta:user-defined>
    <meta:user-defined meta:name="DC.title">Vergunning Verleend - Gelrestraat en Rozenoordpad, Amsterdam - B8 Zuidas CR1 scenario 1 en 2 - het intern wijzigen van gebouw "Crossover" - Zuidas</meta:user-defined>
    <meta:user-defined meta:name="OVERHEIDop.datumEindeReactietermijn">2023-05-10</meta:user-defined>
    <meta:user-defined meta:name="OVERHEIDop.terinzageleggingBG">https://mozardloket.odnzkg.nl/mozard/!suite42.scherm1260?mObj=1319166</meta:user-defined>
    <meta:user-defined meta:name="DCTERMS.W3CDTF/DCTERMS.available">2023-04-03</meta:user-defined>
    <meta:user-defined meta:name="DCTERMS.W3CDTF/OVERHEIDop.jaargang">2023</meta:user-defined>
    <meta:user-defined meta:name="OVERHEIDop.publicationIssue">143490</meta:user-defined>
    <meta:user-defined meta:name="OVERHEIDop.GmbID/DC.identifier">gmb-2023-143490</meta:user-defined>
    <meta:user-defined meta:name="OVERHEIDop.versieInformatie"/>
  </office:meta>
</office:document-meta>
</file>