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Wilhelminapark, Hertenkamp en Voorstraat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Wilhelminapark, Hertenkamp en Voorstraat te Kollum, het organiseren van Kingsday Festival op 27 april 2023 van 9.00 uur tot 00.00 uur (besluit is verzonden op 30 maart 2023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3163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3163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3163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593</meta:user-defined>
    <dc:language>nl</dc:language>
    <meta:user-defined meta:name="OVERHEIDop.locatietype/OVERHEIDop.gebiedsmarkering">Vlak</meta:user-defined>
    <meta:user-defined meta:name="DC.title">Evenementenvergunning Wilhelminapark, Hertenkamp en Voorstraat te Kollum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3163</meta:user-defined>
    <meta:user-defined meta:name="OVERHEIDop.GmbID/DC.identifier">gmb-2023-143163</meta:user-defined>
    <meta:user-defined meta:name="OVERHEIDop.versieInformatie"/>
  </office:meta>
</office:document-meta>
</file>